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size="10pt" officeooo:paragraph-rsid="0007770e" style:font-size-asian="10pt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officeooo:paragraph-rsid="0007770e"/>
    </style:style>
    <style:style style:name="P3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font-size="10pt" officeooo:paragraph-rsid="0007770e" style:font-size-asian="10pt"/>
    </style:style>
    <style:style style:name="P4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font-size="8pt" officeooo:paragraph-rsid="0007770e" style:font-size-asian="8pt" style:font-size-complex="8pt"/>
    </style:style>
    <style:style style:name="P5" style:family="paragraph" style:parent-style-name="ConsPlusNonformat">
      <style:paragraph-properties fo:text-align="justify" style:justify-single-word="false"/>
      <style:text-properties officeooo:paragraph-rsid="0007770e"/>
    </style:style>
    <style:style style:name="P6" style:family="paragraph" style:parent-style-name="ConsPlusNonformat">
      <style:paragraph-properties fo:text-align="justify" style:justify-single-word="false"/>
      <style:text-properties fo:font-size="8pt" officeooo:paragraph-rsid="0007770e" style:font-size-asian="8pt" style:font-size-complex="8pt"/>
    </style:style>
    <style:style style:name="P7" style:family="paragraph" style:parent-style-name="ConsPlusNonformat">
      <style:paragraph-properties fo:margin-top="0cm" fo:margin-bottom="0cm" style:contextual-spacing="false" fo:text-align="justify" style:justify-single-word="false"/>
      <style:text-properties officeooo:paragraph-rsid="0007770e"/>
    </style:style>
    <style:style style:name="P8" style:family="paragraph" style:parent-style-name="ConsPlusNonformat">
      <style:paragraph-properties fo:margin-top="0cm" fo:margin-bottom="0cm" style:contextual-spacing="false" fo:text-align="justify" style:justify-single-word="false"/>
      <style:text-properties fo:font-size="10pt" officeooo:paragraph-rsid="0007770e" style:font-size-asian="10pt"/>
    </style:style>
    <style:style style:name="P9" style:family="paragraph" style:parent-style-name="ConsPlusNonformat">
      <style:paragraph-properties fo:text-align="justify" style:justify-single-word="false"/>
      <style:text-properties fo:font-size="10pt" officeooo:paragraph-rsid="0007770e" style:font-size-asian="10pt"/>
    </style:style>
    <style:style style:name="P10" style:family="paragraph" style:parent-style-name="ConsPlusNonformat">
      <style:paragraph-properties fo:text-align="justify" style:justify-single-word="false"/>
      <style:text-properties fo:font-size="10pt" style:text-underline-style="none" officeooo:rsid="0010d0dd" officeooo:paragraph-rsid="0007770e" style:font-size-asian="10pt"/>
    </style:style>
    <style:style style:name="P11" style:family="paragraph" style:parent-style-name="ConsPlusNonformat">
      <style:paragraph-properties fo:text-align="center" style:justify-single-word="false"/>
      <style:text-properties officeooo:paragraph-rsid="0007770e"/>
    </style:style>
    <style:style style:name="P12" style:family="paragraph" style:parent-style-name="ConsPlusNonformat">
      <style:paragraph-properties fo:text-align="center" style:justify-single-word="false"/>
      <style:text-properties fo:font-size="10pt" officeooo:paragraph-rsid="0007770e" style:font-size-asian="10pt"/>
    </style:style>
    <style:style style:name="P13" style:family="paragraph" style:parent-style-name="ConsPlusNonformat">
      <style:paragraph-properties fo:text-align="justify" style:justify-single-word="false"/>
      <style:text-properties fo:font-size="10pt" officeooo:rsid="0010d0dd" officeooo:paragraph-rsid="0007770e" style:font-size-asian="10pt"/>
    </style:style>
    <style:style style:name="P14" style:family="paragraph" style:parent-style-name="ConsPlusNonformat">
      <style:paragraph-properties fo:text-align="justify" style:justify-single-word="false"/>
      <style:text-properties fo:font-size="10pt" officeooo:rsid="000aa706" officeooo:paragraph-rsid="000aa706" style:font-size-asian="10pt"/>
    </style:style>
    <style:style style:name="P15" style:family="paragraph" style:parent-style-name="ConsPlusNonformat">
      <style:paragraph-properties fo:text-align="center" style:justify-single-word="false"/>
      <style:text-properties fo:font-size="9pt" officeooo:paragraph-rsid="000aa706" style:font-size-asian="9pt" style:font-size-complex="9pt"/>
    </style:style>
    <style:style style:name="P16" style:family="paragraph" style:parent-style-name="ConsPlusNonformat">
      <style:paragraph-properties fo:text-align="justify" style:justify-single-word="false"/>
      <style:text-properties fo:font-size="9pt" officeooo:paragraph-rsid="0007770e" style:font-size-asian="9pt" style:font-size-complex="9pt"/>
    </style:style>
    <style:style style:name="P17" style:family="paragraph" style:parent-style-name="Standard">
      <style:paragraph-properties fo:text-align="justify" style:justify-single-word="false"/>
      <style:text-properties fo:font-size="9pt" officeooo:paragraph-rsid="0007770e" style:font-size-asian="9pt" style:font-size-complex="9pt"/>
    </style:style>
    <style:style style:name="P18" style:family="paragraph" style:parent-style-name="ConsPlusNonformat">
      <style:paragraph-properties fo:text-align="center" style:justify-single-word="false"/>
      <style:text-properties fo:font-size="10pt" officeooo:paragraph-rsid="00051bbc" style:font-size-asian="10pt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085237"/>
    </style:style>
    <style:style style:name="P20" style:family="paragraph" style:parent-style-name="ConsPlusNonformat">
      <style:paragraph-properties fo:text-align="justify" style:justify-single-word="false"/>
      <style:text-properties fo:font-size="10pt" officeooo:paragraph-rsid="00051bbc" style:font-size-asian="10pt"/>
    </style:style>
    <style:style style:name="P21" style:family="paragraph" style:parent-style-name="ConsPlusNonformat">
      <style:paragraph-properties fo:text-align="justify" style:justify-single-word="false"/>
      <style:text-properties fo:font-size="10pt" officeooo:rsid="000d2ccc" officeooo:paragraph-rsid="000d2ccc" style:font-size-asian="10pt"/>
    </style:style>
    <style:style style:name="P22" style:family="paragraph" style:parent-style-name="Standard">
      <style:paragraph-properties fo:text-align="center" style:justify-single-word="false"/>
      <style:text-properties style:font-name="Courier New" fo:font-size="9pt" officeooo:paragraph-rsid="00051bbc" style:font-size-asian="9pt" style:font-size-complex="9pt"/>
    </style:style>
    <style:style style:name="P23" style:family="paragraph" style:parent-style-name="ConsPlusNonformat">
      <style:paragraph-properties fo:text-align="justify" style:justify-single-word="false"/>
      <style:text-properties officeooo:paragraph-rsid="00051bbc"/>
    </style:style>
    <style:style style:name="P24" style:family="paragraph" style:parent-style-name="ConsPlusNonformat">
      <style:paragraph-properties fo:text-align="justify" style:justify-single-word="false"/>
      <style:text-properties officeooo:paragraph-rsid="00085237"/>
    </style:style>
    <style:style style:name="P25" style:family="paragraph" style:parent-style-name="ConsPlusNonformat">
      <style:paragraph-properties fo:text-align="justify" style:justify-single-word="false"/>
      <style:text-properties fo:font-size="10pt" officeooo:paragraph-rsid="000aa706" style:font-size-asian="10pt"/>
    </style:style>
    <style:style style:name="P26" style:family="paragraph" style:parent-style-name="ConsPlusNonformat">
      <style:paragraph-properties fo:text-align="justify" style:justify-single-word="false"/>
      <style:text-properties fo:color="#0000ff" loext:opacity="100%" fo:font-size="10pt" officeooo:paragraph-rsid="00051bbc" style:font-size-asian="10pt"/>
    </style:style>
    <style:style style:name="P27" style:family="paragraph" style:parent-style-name="ConsPlusNormal">
      <style:paragraph-properties fo:margin-top="0.222cm" fo:margin-bottom="0cm" style:contextual-spacing="false" fo:text-align="justify" style:justify-single-word="false" fo:text-indent="0.953cm" style:auto-text-indent="false"/>
      <style:text-properties style:font-name="Courier New" fo:font-size="10pt" officeooo:paragraph-rsid="00087684" style:font-size-asian="10pt" style:font-size-complex="10pt"/>
    </style:style>
    <style:style style:name="T1" style:family="text">
      <style:text-properties fo:font-size="11pt" style:text-underline-style="solid" style:text-underline-width="auto" style:text-underline-color="font-color" officeooo:rsid="001043ef" style:font-size-asian="11pt" style:font-size-complex="11pt"/>
    </style:style>
    <style:style style:name="T2" style:family="text">
      <style:text-properties fo:font-size="11pt" style:text-underline-style="none" officeooo:rsid="001043ef" style:font-size-asian="11pt" style:font-size-complex="11pt"/>
    </style:style>
    <style:style style:name="T3" style:family="text">
      <style:text-properties fo:font-size="9pt" style:font-size-asian="9pt" style:font-size-complex="9pt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font-size="8pt" officeooo:rsid="0008cf52" style:font-size-asian="8pt" style:font-size-complex="8pt"/>
    </style:style>
    <style:style style:name="T6" style:family="text">
      <style:text-properties fo:font-size="10pt" style:font-size-asian="10pt"/>
    </style:style>
    <style:style style:name="T7" style:family="text">
      <style:text-properties fo:font-size="10pt" officeooo:rsid="001043ef" style:font-size-asian="10pt"/>
    </style:style>
    <style:style style:name="T8" style:family="text">
      <style:text-properties fo:font-size="10pt" officeooo:rsid="00154f1b" style:font-size-asian="10pt"/>
    </style:style>
    <style:style style:name="T9" style:family="text">
      <style:text-properties fo:font-size="10pt" officeooo:rsid="0007770e" style:font-size-asian="10pt"/>
    </style:style>
    <style:style style:name="T10" style:family="text">
      <style:text-properties officeooo:rsid="00154f1b"/>
    </style:style>
    <style:style style:name="T11" style:family="text">
      <style:text-properties officeooo:rsid="0008cf52"/>
    </style:style>
    <style:style style:name="T12" style:family="text">
      <style:text-properties officeooo:rsid="001043ef"/>
    </style:style>
    <style:style style:name="T13" style:family="text">
      <style:text-properties fo:font-size="8pt" officeooo:rsid="001043ef" style:font-size-asian="8pt" style:font-size-complex="8pt"/>
    </style:style>
    <style:style style:name="T14" style:family="text">
      <style:text-properties style:text-underline-style="solid" style:text-underline-width="auto" style:text-underline-color="font-color" officeooo:rsid="0010d0dd"/>
    </style:style>
    <style:style style:name="T15" style:family="text">
      <style:text-properties style:text-underline-style="solid" style:text-underline-width="auto" style:text-underline-color="font-color"/>
    </style:style>
    <style:style style:name="T16" style:family="text">
      <style:text-properties style:text-underline-style="none" officeooo:rsid="0010d0dd"/>
    </style:style>
    <style:style style:name="T17" style:family="text">
      <style:text-properties fo:font-size="10pt" style:text-underline-style="none" officeooo:rsid="0010d0dd" style:font-size-asian="10pt"/>
    </style:style>
    <style:style style:name="T18" style:family="text">
      <style:text-properties style:text-underline-style="none"/>
    </style:style>
    <style:style style:name="T19" style:family="text">
      <style:text-properties fo:font-size="8pt" officeooo:rsid="0010d0dd" style:font-size-asian="8pt" style:font-size-complex="8pt"/>
    </style:style>
    <style:style style:name="T20" style:family="text">
      <style:text-properties fo:color="#0000ff" loext:opacity="100%" fo:font-size="10pt" style:font-size-asian="10pt"/>
    </style:style>
    <style:style style:name="T21" style:family="text">
      <style:text-properties fo:font-size="10pt" officeooo:rsid="0010d0dd" style:font-size-asian="10pt"/>
    </style:style>
    <style:style style:name="T22" style:family="text">
      <style:text-properties fo:font-size="10pt" officeooo:rsid="00114e18" style:font-size-asian="10pt"/>
    </style:style>
    <style:style style:name="T23" style:family="text">
      <style:text-properties fo:font-size="8pt" officeooo:rsid="00154f1b" style:font-size-asian="8pt" style:font-size-complex="8pt"/>
    </style:style>
    <style:style style:name="T24" style:family="text">
      <style:text-properties fo:font-size="8pt" officeooo:rsid="000aa706" style:font-size-asian="8pt" style:font-size-complex="8pt"/>
    </style:style>
    <style:style style:name="T25" style:family="text">
      <style:text-properties fo:font-size="10pt" officeooo:rsid="000aa706" style:font-size-asian="10pt"/>
    </style:style>
    <style:style style:name="T26" style:family="text">
      <style:text-properties officeooo:rsid="00114e18"/>
    </style:style>
    <style:style style:name="T27" style:family="text">
      <style:text-properties officeooo:rsid="000aa706"/>
    </style:style>
    <style:style style:name="T28" style:family="text">
      <style:text-properties officeooo:rsid="00085237"/>
    </style:style>
    <style:style style:name="T29" style:family="text">
      <style:text-properties fo:color="#0000ff" loext:opacity="100%"/>
    </style:style>
    <style:style style:name="T30" style:family="text">
      <style:text-properties fo:font-size="10pt" officeooo:rsid="00146f3e" style:font-size-asian="10pt"/>
    </style:style>
    <style:style style:name="T31" style:family="text">
      <style:text-properties fo:font-size="10pt" style:text-underline-style="solid" style:text-underline-width="auto" style:text-underline-color="font-color" officeooo:rsid="00146f3e" style:font-size-asian="10pt"/>
    </style:style>
    <style:style style:name="T32" style:family="text">
      <style:text-properties fo:font-size="10pt" style:text-underline-style="none" officeooo:rsid="00146f3e" style:font-size-asian="10pt"/>
    </style:style>
    <style:style style:name="T33" style:family="text">
      <style:text-properties style:font-name="Courier New" style:font-size-complex="10pt"/>
    </style:style>
    <style:style style:name="T34" style:family="text">
      <style:text-properties style:text-underline-style="solid" style:text-underline-width="auto" style:text-underline-color="font-color" officeooo:rsid="00085237"/>
    </style:style>
    <style:style style:name="T35" style:family="text">
      <style:text-properties officeooo:rsid="000bb831"/>
    </style:style>
    <style:style style:name="T36" style:family="text">
      <style:text-properties fo:language="ru" fo:country="RU" officeooo:rsid="00154f1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<text:tab/><text:tab/><text:tab/><text:tab/><text:tab/><text:tab/><text:tab/><text:span text:style-name="T1">ГКУСОН АО КЦСОН, Наримановский </text:span><text:span text:style-name="T2"><text:s text:c="15"/><text:tab/><text:tab/><text:tab/><text:tab/><text:tab/><text:tab/><text:tab/></text:span><text:span text:style-name="T1">район, Астраханская область</text:span></text:p>
      <text:p text:style-name="P2"><text:span text:style-name="T3"><text:s text:c="47"/><text:tab/><text:tab/><text:tab/> <text:s text:c="31"/></text:span><text:span text:style-name="T4">(наименование поставщика социальных услуг</text:span><text:span text:style-name="T5">)</text:span><text:span text:style-name="T4"> </text:span></text:p>
      <text:p text:style-name="P2"><text:span text:style-name="T6"><text:s text:c="99"/>от ______________________</text:span><text:span text:style-name="T7">________</text:span><text:span text:style-name="T8">________</text:span><text:span text:style-name="T9">____</text:span></text:p>
      <text:p text:style-name="P3"><text:span text:style-name="T10"><text:tab/><text:tab/><text:tab/><text:tab/><text:tab/><text:tab/><text:tab/>______________________________________________</text:span>,</text:p>
      <text:p text:style-name="P4"><text:tab/><text:tab/><text:tab/><text:tab/><text:tab/><text:tab/><text:tab/>(фамилия, имя, отчество <text:s/>(<text:span text:style-name="T11">последнее - </text:span>при наличии) гражданина)</text:p>
      <text:p text:style-name="P5"><text:span text:style-name="T6"><text:s text:c="41"/>_______________, ______________</text:span><text:span text:style-name="T7">________</text:span><text:span text:style-name="T6">,</text:span></text:p>
      <text:p text:style-name="P5"><text:span text:style-name="T6"><text:s text:c="43"/></text:span><text:span text:style-name="T4">(дата рождения <text:s text:c="13"/>(СНИЛС</text:span></text:p>
      <text:p text:style-name="P6"><text:s text:c="56"/>гражданина) <text:s text:c="11"/>гражданина)</text:p>
      <text:p text:style-name="P7"><text:span text:style-name="T6"><text:s text:c="41"/>_______________________________</text:span><text:span text:style-name="T7">________</text:span><text:span text:style-name="T6">,</text:span></text:p>
      <text:p text:style-name="P8"><text:tab/><text:tab/><text:tab/><text:tab/><text:tab/><text:tab/><text:tab/><text:span text:style-name="T12">_______________________________________</text:span></text:p>
      <text:p text:style-name="P8"><text:tab/><text:tab/><text:tab/><text:tab/><text:tab/><text:tab/><text:tab/><text:span text:style-name="T12">_______________________________________</text:span></text:p>
      <text:p text:style-name="P5"><text:span text:style-name="T7"><text:s text:c="43"/></text:span><text:span text:style-name="T13">(</text:span><text:span text:style-name="T4">реквизиты документа, удостоверяющего личность)</text:span></text:p>
      <text:p text:style-name="P9"><text:s text:c="39"/><text:tab/><text:span text:style-name="T14">РФ, Астраханская область</text:span><text:span text:style-name="T15">,</text:span><text:span text:style-name="T14">Наримановский</text:span><text:span text:style-name="T16"> <text:s text:c="6"/><text:tab/><text:tab/><text:tab/><text:tab/><text:tab/><text:tab/><text:tab/></text:span><text:span text:style-name="T14">район, </text:span><text:span text:style-name="T16">________________________________</text:span></text:p>
      <text:p text:style-name="P10"><text:tab/><text:tab/><text:tab/><text:tab/><text:tab/><text:tab/><text:tab/>________________________________________</text:p>
      <text:p text:style-name="P11"><text:span text:style-name="T6"><text:s text:c="23"/><text:tab/><text:tab/><text:tab/><text:tab/><text:tab/></text:span><text:span text:style-name="T4">(гражданство, сведения о месте проживания <text:tab/><text:tab/><text:tab/><text:tab/><text:tab/><text:tab/><text:tab/>(пребывания)</text:span></text:p>
      <text:p text:style-name="P5"><text:span text:style-name="T6"><text:s text:c="33"/><text:tab/><text:tab/></text:span><text:span text:style-name="T17">_______________________________________</text:span></text:p>
      <text:p text:style-name="P12"><text:span text:style-name="T18"><text:s text:c="38"/></text:span><text:span text:style-name="T19">(</text:span><text:span text:style-name="T4">на территории Российской Федерации) </text:span><text:span text:style-name="T3"><text:s text:c="45"/></text:span></text:p>
      <text:p text:style-name="P9"><text:s text:c="42"/>_______________________________<text:span text:style-name="T10">_______</text:span>,</text:p>
      <text:p text:style-name="P5"><text:span text:style-name="T6"><text:s text:c="42"/></text:span><text:span text:style-name="T4"><text:s text:c="7"/>(контактный телефон, e-mail</text:span></text:p>
      <text:p text:style-name="P6"><text:s text:c="63"/>(при наличии))</text:p>
      <text:p text:style-name="P5"><text:span text:style-name="T6"><text:s text:c="41"/>от </text:span><text:span text:style-name="T20">&lt;1&gt;</text:span><text:span text:style-name="T6"> _________________________</text:span><text:span text:style-name="T21">_____</text:span><text:span text:style-name="T22">____<text:tab/><text:tab/><text:tab/><text:tab/><text:tab/> <text:s text:c="11"/>________________________________</text:span><text:span text:style-name="T9">________</text:span></text:p>
      <text:p text:style-name="P11"><text:span text:style-name="T6"><text:s text:c="47"/></text:span><text:span text:style-name="T4">(фамилия, имя, отчество </text:span><text:span text:style-name="T23">(</text:span><text:span text:style-name="T24">последнее - </text:span><text:span text:style-name="T4">при <text:tab/><text:tab/><text:tab/><text:tab/><text:tab/><text:tab/><text:tab/><text:tab/>наличии) представителя, наименование <text:tab/><text:tab/><text:tab/><text:tab/><text:tab/><text:tab/><text:tab/><text:tab/>государственного органа, органа местного <text:tab/><text:tab/><text:tab/><text:tab/><text:tab/><text:tab/><text:tab/><text:tab/>самоуправления, общественного объединения, <text:tab/><text:tab/><text:tab/><text:tab/><text:tab/><text:tab/><text:tab/>представляющих интересы гражданина</text:span><text:span text:style-name="T19">),</text:span></text:p>
      <text:p text:style-name="P5"><text:span text:style-name="T6"><text:s text:c="41"/>____________</text:span><text:span text:style-name="T21">_________</text:span><text:span text:style-name="T9">__________________</text:span><text:span text:style-name="T25">_</text:span></text:p>
      <text:p text:style-name="P13"><text:tab/><text:tab/><text:tab/><text:tab/><text:tab/><text:tab/><text:tab/><text:span text:style-name="T26">_______________________________________</text:span><text:span text:style-name="T27">_</text:span></text:p>
      <text:p text:style-name="P14"><text:tab/><text:tab/><text:tab/><text:tab/><text:tab/><text:tab/><text:tab/>________________________________________</text:p>
      <text:p text:style-name="P14"><text:tab/><text:tab/><text:tab/><text:tab/><text:tab/><text:tab/><text:tab/>________________________________________</text:p>
      <text:p text:style-name="P14"><text:tab/><text:tab/><text:tab/><text:tab/><text:tab/><text:tab/><text:tab/>________________________________________</text:p>
      <text:p text:style-name="P14"><text:tab/><text:tab/><text:tab/><text:tab/><text:tab/><text:tab/><text:tab/>________________________________________</text:p>
      <text:p text:style-name="P14"><text:tab/><text:tab/><text:tab/><text:tab/><text:tab/><text:tab/><text:tab/>________________________________________</text:p>
      <text:p text:style-name="P11"><text:span text:style-name="T6"><text:s text:c="42"/></text:span><text:span text:style-name="T4"><text:s/>реквизиты документа, подтверждающего </text:span></text:p>
      <text:p text:style-name="P15"><text:span text:style-name="T4"><text:s text:c="49"/>полномочия представителя, реквизиты документа, <text:tab/><text:tab/><text:tab/><text:tab/><text:tab/><text:tab/><text:tab/>подтверждающего личность представителя, адрес места <text:tab/><text:tab/><text:tab/><text:tab/><text:tab/><text:tab/><text:tab/>жительства, адрес нахождения государственного <text:tab/><text:tab/><text:tab/><text:tab/><text:tab/><text:tab/><text:tab/>органа, органа местного самоуправления, <text:tab/><text:tab/><text:tab/><text:tab/><text:tab/><text:tab/><text:tab/><text:tab/>общественного объединения) <text:s/></text:span><text:s/></text:p>
      <text:p text:style-name="P16"><text:s text:c="46"/></text:p>
      <text:p text:style-name="P17"><text:bookmark-start text:name="P384"/></text:p>
      <text:p text:style-name="P18"><text:bookmark-end text:name="P384"/>Заявление</text:p>
      <text:p text:style-name="P18"><text:s text:c="2"/>об оказании социальных услуг</text:p>
      <text:p text:style-name="P19"/>
      <text:p text:style-name="P20"><text:s text:c="4"/>Прошу оказать мне социальные услуги в форме <text:span text:style-name="T28">социального обслуживания на дому</text:span></text:p>
      <text:p text:style-name="P20">___________________________________________________________________________<text:span text:style-name="T28">______</text:span></text:p>
      <text:p text:style-name="P21">_________________________________________________________________________________</text:p>
      <text:p text:style-name="P21">_________________________________________________________________________________</text:p>
      <text:p text:style-name="P21">_________________________________________________________________________________</text:p>
      <text:p text:style-name="P21">_________________________________________________________________________________<text:line-break/>_________________________________________________________________________________</text:p>
      <text:p text:style-name="P22">(указывается форма (формы) социального обслуживания)</text:p>
      <text:p text:style-name="P23"/>
      <text:p text:style-name="P20"><text:s text:c="4"/>Сведения <text:s/>о <text:s/>доходе, <text:s/>учитываемые <text:s/>для <text:s/>расчета величины среднедушевого</text:p>
      <text:p text:style-name="P24"><text:span text:style-name="T6">дохода получателя (ей) социальных услуг: </text:span><text:span text:style-name="T20">&lt;2&gt;</text:span><text:span text:style-name="T6"> ______________________________</text:span><text:span text:style-name="T25">______</text:span></text:p>
      <text:p text:style-name="P14">_________________________________________________________________________________</text:p>
      <text:p text:style-name="P25"><text:s text:c="4"/></text:p>
      <text:p text:style-name="P25"><text:s text:c="3"/>Достоверность и полноту настоящих сведений подтверждаю.</text:p>
      <text:p text:style-name="P25"><text:s text:c="3"/></text:p>
      <text:p text:style-name="P25"><text:s text:c="3"/>На <text:s/>обработку <text:s/>персональных <text:s/>данных <text:s/>о себе в соответствии со <text:a xlink:type="simple" xlink:href="https://login.consultant.ru/link/?req=doc&amp;base=LAW&amp;n=482686&amp;date=27.06.2025&amp;dst=100278&amp;field=134" office:name="Федеральный закон от 27.07.2006 N 152-ФЗ (ред. от 08.08.2024) &quot;О персональных данных&quot; {КонсультантПлюс}" text:style-name="ListLabel_20_3" text:visited-style-name="ListLabel_20_3"><text:span text:style-name="T29">статьей 9</text:span></text:a></text:p>
      <text:p text:style-name="P24"><text:span text:style-name="T6">Федерального закона от 27.</text:span><text:span text:style-name="T25">07.</text:span><text:span text:style-name="T6">2006 г. N 152-ФЗ "О персональных данных" для включения </text:span><text:span text:style-name="T30">в регистр получателей социальных услуг</text:span><text:span text:style-name="T6">: </text:span><text:span text:style-name="T31">согласен</text:span><text:span text:style-name="T32">.</text:span></text:p>
      <text:p text:style-name="P26"><text:soft-page-break/><text:s/><text:tab/><text:tab/><text:tab/><text:tab/><text:tab/><text:tab/><text:tab/><text:tab/>(согласен/не согласен)</text:p>
      <text:p text:style-name="P23"/>
      <text:p text:style-name="P20"><text:s text:c="2"/>На <text:s/>получение уполномоченным учреждением (поставщиком социальных услуг<text:span text:style-name="T33">, </text:span>являющимся <text:s/>государственной организацией социального обслуживания) в рамках межведомственного <text:s/>информационного <text:s/>взаимодействия <text:s/>сведений, <text:s/>медицинского документа, необходимого для предоставления услуги:<text:span text:style-name="T15"> </text:span><text:span text:style-name="T34">согласен</text:span></text:p>
      <text:p text:style-name="P20"><text:s text:c="51"/><text:span text:style-name="T3">(согласен/не согласен)</text:span></text:p>
      <text:p text:style-name="P23"/>
      <text:p text:style-name="P20"><text:s text:c="4"/>________ (___________________________) <text:s text:c="9"/>«<text:span text:style-name="T35">_</text:span>___» ____<text:span text:style-name="T35">___ </text:span>___________</text:p>
      <text:p text:style-name="P20"><text:s text:c="4"/>(подпись) <text:s text:c="9"/>(Ф.И.О.) <text:s text:c="20"/>(дата заполнения заявления)</text:p>
      <text:p text:style-name="P23"/>
      <text:p text:style-name="P20"><text:s text:c="4"/>--------------------------------<text:bookmark-start text:name="P412"/></text:p>
      <text:p text:style-name="P20"><text:bookmark-end text:name="P412"/><text:s text:c="4"/>&lt;1&gt; Заполняется <text:s text:c="2"/>в <text:s text:c="2"/>случае, <text:s text:c="2"/>если <text:s text:c="2"/>заявление <text:s/>подается <text:s/>лицом <text:s text:c="2"/>или</text:p>
      <text:p text:style-name="P20">государственным <text:s/>органом, <text:s/>органом <text:s/>местного <text:s/>самоуправления, <text:s/>общественным</text:p>
      <text:p text:style-name="P20">объединением, представляющим интересы гражданина<text:bookmark-start text:name="P415"/></text:p>
      <text:p text:style-name="P23"><text:bookmark-end text:name="P415"/><text:span text:style-name="T6"><text:s text:c="4"/>&lt;2&gt; </text:span><text:a xlink:type="simple" xlink:href="https://login.consultant.ru/link/?req=doc&amp;base=LAW&amp;n=446060&amp;date=27.06.2025&amp;dst=100325&amp;field=134" office:name="Федеральный закон от 28.12.2013 N 442-ФЗ (ред. от 28.04.2023) &quot;Об основах социального обслуживания граждан в Российской Федерации&quot; ------------ Недействующая редакция {КонсультантПлюс}" text:style-name="ListLabel_20_5" text:visited-style-name="ListLabel_20_5"><text:span text:style-name="T20">Статьи <text:s/>31</text:span></text:a><text:span text:style-name="T6"> <text:s/>и <text:s/></text:span><text:a xlink:type="simple" xlink:href="https://login.consultant.ru/link/?req=doc&amp;base=LAW&amp;n=446060&amp;date=27.06.2025&amp;dst=100333&amp;field=134" office:name="Федеральный закон от 28.12.2013 N 442-ФЗ (ред. от 28.04.2023) &quot;Об основах социального обслуживания граждан в Российской Федерации&quot; ------------ Недействующая редакция {КонсультантПлюс}" text:style-name="ListLabel_20_5" text:visited-style-name="ListLabel_20_5"><text:span text:style-name="T20">32</text:span></text:a><text:span text:style-name="T6"> <text:s/>Федерального <text:s/>закона <text:s/>от 28.12.2013 N 442-ФЗ "Об</text:span></text:p>
      <text:p text:style-name="P23">основах социального обслуживания граждан в Российской Федерации".</text:p>
      <text:p text:style-name="P27"><text:span text:style-name="T3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ConsPlusNonformat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Courier New1" fo:font-family="'Courier New'" style:font-family-generic="roman" style:font-pitch="variable" fo:font-size="10pt" style:font-size-asian="10pt" style:font-name-complex="Courier New2" style:font-family-complex="'Courier New'" style:font-family-generic-complex="system" style:font-pitch-complex="variable"/>
    </style:style>
    <style:style style:name="ConsPlusNormal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5" style:display-name="ListLabel 5" style:family="text">
      <style:text-properties fo:color="#0000ff" loext:opacity="100%" fo:font-size="10pt" style:font-size-asian="10pt"/>
    </style:style>
    <style:style style:name="ListLabel_20_3" style:display-name="ListLabel 3" style:family="text">
      <style:text-properties fo:color="#0000ff" loext:opacity="100%" fo:font-size="10pt" style:font-size-asian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59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30T10:08:17.116788900</meta:creation-date>
    <dc:date>2025-07-02T14:29:47.195391900</dc:date>
    <meta:editing-duration>PT1H12M4S</meta:editing-duration>
    <meta:editing-cycles>6</meta:editing-cycles>
    <meta:generator>LibreOffice/25.2.4.3$Windows_X86_64 LibreOffice_project/33e196637044ead23f5c3226cde09b47731f7e27</meta:generator>
    <meta:print-date>2025-07-01T11:57:08.429299900</meta:print-date>
    <meta:document-statistic meta:table-count="0" meta:image-count="0" meta:object-count="0" meta:page-count="2" meta:paragraph-count="60" meta:word-count="267" meta:character-count="4969" meta:non-whitespace-character-count="3332"/>
  </office:meta>
</office:document-meta>
</file>